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/>
    </style:style>
    <style:style style:name="T20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8">01.07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Семеринг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20">19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01.07.</text:span><text:span text:style-name="T15"> до <text:s/></text:span><text:span text:style-name="T18">07.07.2026</text:span><text:span text:style-name="T15">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4344750061241260544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1187050878433100311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2</meta:editing-cycles>
    <meta:print-date>2026-06-22T13:25:26.05</meta:print-date>
    <meta:creation-date>2023-02-02T10:19:00</meta:creation-date>
    <dc:date>2026-07-01T10:24:32.61</dc:date>
    <meta:editing-duration>P1DT41M3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7" meta:character-count="293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